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Diomar Ottoni Pastorini Pinto e Cia Ltda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0012/2023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office:value-type="string" calcext:value-type="string">
            <text:p>Aldo Vilso da Silva</text:p>
          </table:table-cell>
          <table:table-cell office:value-type="string" calcext:value-type="string">
            <text:p>Diomar Ottoni Pastorini Pinto e Cia Ltda</text:p>
          </table:table-cell>
          <table:table-cell office:value-type="string" calcext:value-type="string">
            <text:p>05992036/000112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MEF João da Silva Silveira e EEEM Marechal Rondon</text:p>
          </table:table-cell>
          <table:table-cell table:style-name="ce13" office:value-type="date" office:date-value="2023-02-15" calcext:value-type="date">
            <text:p>15/02/23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7">00/00/0000</text:date>, <text:time style:data-style-name="N2" text:time-value="09:05:45.01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07T11:57:05.979000000</dc:date>
    <meta:editing-duration>PT3H3M51S</meta:editing-duration>
    <meta:editing-cycles>33</meta:editing-cycles>
    <meta:generator>LibreOffice/7.3.3.2$Windows_X86_64 LibreOffice_project/d1d0ea68f081ee2800a922cac8f79445e4603348</meta:generator>
    <meta:document-statistic meta:table-count="1" meta:cell-count="22" meta:object-count="0"/>
  </office:meta>
</office:document-meta>
</file>