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Michel Clasen dos Santos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5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table:number-columns-repeated="2" office:value-type="string" calcext:value-type="string">
            <text:p>Michel Clasen dos Santos LTDA</text:p>
          </table:table-cell>
          <table:table-cell office:value-type="string" calcext:value-type="string">
            <text:p>48084284-000178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Wilson Muller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0:44:48.157000000</dc:date>
    <meta:editing-duration>PT1H51M37S</meta:editing-duration>
    <meta:editing-cycles>26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